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text-properties officeooo:paragraph-rsid="002bfcfb"/>
    </style:style>
    <style:style style:name="P2" style:family="paragraph" style:parent-style-name="Standard">
      <style:text-properties fo:background-color="#ffff00"/>
    </style:style>
    <style:style style:name="P3" style:family="paragraph" style:parent-style-name="Standard">
      <style:text-properties officeooo:rsid="002c67d0" officeooo:paragraph-rsid="00328a05" fo:background-color="#ffff00"/>
    </style:style>
    <style:style style:name="P4" style:family="paragraph" style:parent-style-name="Standard">
      <style:text-properties officeooo:rsid="00328a05" officeooo:paragraph-rsid="00328a05" fo:background-color="#ffff00"/>
    </style:style>
    <style:style style:name="P5" style:family="paragraph" style:parent-style-name="Standard">
      <style:text-properties officeooo:paragraph-rsid="00328a05" fo:background-color="#ffff00"/>
    </style:style>
    <style:style style:name="P6" style:family="paragraph" style:parent-style-name="Standard">
      <style:text-properties officeooo:paragraph-rsid="0036d84a"/>
    </style:style>
    <style:style style:name="P7" style:family="paragraph" style:parent-style-name="Standard">
      <style:text-properties officeooo:paragraph-rsid="0036d84a" fo:background-color="#81d41a"/>
    </style:style>
    <style:style style:name="P8" style:family="paragraph" style:parent-style-name="Standard">
      <style:text-properties officeooo:rsid="0036d84a" officeooo:paragraph-rsid="0036d84a" fo:background-color="#ffff00"/>
    </style:style>
    <style:style style:name="P9" style:family="paragraph" style:parent-style-name="Standard">
      <style:text-properties officeooo:rsid="002b320c" officeooo:paragraph-rsid="002b320c" fo:background-color="#ffff00"/>
    </style:style>
    <style:style style:name="P10" style:family="paragraph" style:parent-style-name="Standard">
      <style:text-properties officeooo:rsid="002b320c" officeooo:paragraph-rsid="0032c136" fo:background-color="#ffff00"/>
    </style:style>
    <style:style style:name="P11" style:family="paragraph" style:parent-style-name="Standard">
      <style:text-properties officeooo:paragraph-rsid="002b320c" fo:background-color="#ffff00"/>
    </style:style>
    <style:style style:name="P12" style:family="paragraph" style:parent-style-name="Standard">
      <style:text-properties officeooo:paragraph-rsid="0036c075"/>
    </style:style>
    <style:style style:name="P13" style:family="paragraph" style:parent-style-name="Text_20_body" style:list-style-name="L1">
      <style:paragraph-properties fo:margin-top="0cm" fo:margin-bottom="0cm" style:contextual-spacing="false"/>
      <style:text-properties fo:font-style="italic" fo:background-color="#ffff00" style:font-style-asian="italic" style:font-style-complex="italic"/>
    </style:style>
    <style:style style:name="P14" style:family="paragraph" style:parent-style-name="Text_20_body" style:list-style-name="L1">
      <style:text-properties fo:font-style="italic" fo:background-color="#ffff00" style:font-style-asian="italic" style:font-style-complex="italic"/>
    </style:style>
    <style:style style:name="P15" style:family="paragraph" style:parent-style-name="Standard">
      <style:text-properties officeooo:rsid="00274fdb" officeooo:paragraph-rsid="00274fdb"/>
    </style:style>
    <style:style style:name="P16" style:family="paragraph" style:parent-style-name="Standard">
      <style:text-properties officeooo:rsid="0032c136" officeooo:paragraph-rsid="0032c136"/>
    </style:style>
    <style:style style:name="P17" style:family="paragraph" style:parent-style-name="Standard">
      <style:text-properties officeooo:paragraph-rsid="0031301e"/>
    </style:style>
    <style:style style:name="P18" style:family="paragraph" style:parent-style-name="Standard">
      <style:text-properties officeooo:rsid="0036d84a" officeooo:paragraph-rsid="0036d84a"/>
    </style:style>
    <style:style style:name="P19" style:family="paragraph" style:parent-style-name="Standard">
      <style:text-properties officeooo:paragraph-rsid="0034bfca"/>
    </style:style>
    <style:style style:name="P20" style:family="paragraph" style:parent-style-name="Standard">
      <style:text-properties officeooo:paragraph-rsid="002f33ef"/>
    </style:style>
    <style:style style:name="P21" style:family="paragraph" style:parent-style-name="Standard">
      <style:text-properties officeooo:rsid="0034bfca" officeooo:paragraph-rsid="0034bfca" fo:background-color="#ffff00"/>
    </style:style>
    <style:style style:name="P22" style:family="paragraph" style:parent-style-name="Standard">
      <style:text-properties officeooo:rsid="00217fe2" officeooo:paragraph-rsid="00217fe2"/>
    </style:style>
    <style:style style:name="P23" style:family="paragraph" style:parent-style-name="Standard">
      <style:text-properties officeooo:rsid="0022b34d" officeooo:paragraph-rsid="0022b34d"/>
    </style:style>
    <style:style style:name="P24" style:family="paragraph" style:parent-style-name="Standard">
      <style:text-properties officeooo:paragraph-rsid="0022b34d"/>
    </style:style>
    <style:style style:name="P25" style:family="paragraph" style:parent-style-name="Standard">
      <style:text-properties officeooo:paragraph-rsid="0022f068"/>
    </style:style>
    <style:style style:name="P26" style:family="paragraph" style:parent-style-name="Standard">
      <style:text-properties officeooo:paragraph-rsid="0034bfca" fo:background-color="#ffff00"/>
    </style:style>
    <style:style style:name="P27" style:family="paragraph" style:parent-style-name="Standard">
      <style:text-properties officeooo:paragraph-rsid="0034da19"/>
    </style:style>
    <style:style style:name="P28" style:family="paragraph" style:parent-style-name="Standard">
      <style:text-properties officeooo:paragraph-rsid="0026a21f"/>
    </style:style>
    <style:style style:name="T1" style:family="text">
      <style:text-properties fo:background-color="#ffff00" loext:char-shading-value="0"/>
    </style:style>
    <style:style style:name="T2" style:family="text">
      <style:text-properties officeooo:rsid="002bfcfb" fo:background-color="#ffff00" loext:char-shading-value="0"/>
    </style:style>
    <style:style style:name="T3" style:family="text">
      <style:text-properties officeooo:rsid="002bfcfb"/>
    </style:style>
    <style:style style:name="T4" style:family="text">
      <style:text-properties officeooo:rsid="00328a05"/>
    </style:style>
    <style:style style:name="T5" style:family="text">
      <style:text-properties officeooo:rsid="002c67d0"/>
    </style:style>
    <style:style style:name="T6" style:family="text">
      <style:text-properties officeooo:rsid="0032c136"/>
    </style:style>
    <style:style style:name="T7" style:family="text">
      <style:text-properties officeooo:rsid="0036c075" fo:background-color="#ffff00" loext:char-shading-value="0"/>
    </style:style>
    <style:style style:name="T8" style:family="text">
      <style:text-properties fo:font-style="italic" fo:background-color="#ffff00" loext:char-shading-value="0" style:font-style-asian="italic" style:font-style-complex="italic"/>
    </style:style>
    <style:style style:name="T9" style:family="text">
      <style:text-properties officeooo:rsid="0036d84a"/>
    </style:style>
    <style:style style:name="T10" style:family="text">
      <style:text-properties officeooo:rsid="00274fdb"/>
    </style:style>
    <style:style style:name="T11" style:family="text">
      <style:text-properties officeooo:rsid="0027dea7"/>
    </style:style>
    <style:style style:name="T12" style:family="text">
      <style:text-properties officeooo:rsid="0037438e"/>
    </style:style>
    <style:style style:name="T13" style:family="text">
      <style:text-properties officeooo:rsid="002f33ef" fo:background-color="#ffff00" loext:char-shading-value="0"/>
    </style:style>
    <style:style style:name="T14" style:family="text">
      <style:text-properties officeooo:rsid="0034bfca" fo:background-color="#ffff00" loext:char-shading-value="0"/>
    </style:style>
    <style:style style:name="T15" style:family="text">
      <style:text-properties officeooo:rsid="0022b34d"/>
    </style:style>
    <style:style style:name="T16" style:family="text">
      <style:text-properties officeooo:rsid="0034bfca"/>
    </style:style>
    <style:style style:name="T17" style:family="text">
      <style:text-properties officeooo:rsid="0022f068"/>
    </style:style>
    <style:style style:name="T18" style:family="text">
      <style:text-properties officeooo:rsid="002310d5"/>
    </style:style>
    <style:style style:name="T19" style:family="text">
      <style:text-properties officeooo:rsid="0024cc26"/>
    </style:style>
    <style:style style:name="T20" style:family="text">
      <style:text-properties officeooo:rsid="002562f2"/>
    </style:style>
    <style:style style:name="T21" style:family="text">
      <style:text-properties officeooo:rsid="0034da19"/>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Wem gehört die Kommune? </text:p>
      <text:p text:style-name="Standard"/>
      <text:p text:style-name="P1">Die Linke steht für eine soziale, ökologische und solidarische Politik. <text:span text:style-name="T1">Wir wollen Reichtum umverteilen und die Einrichtungen und Betriebe der Daseinsvorsorge wie z. B. Krankenhäuser, Verkehr und Energieversorgung in öffentlicher Hand halten bzw. dorthin zurückführen. </text:span><text:span text:style-name="T2">In den</text:span><text:span text:style-name="T1"> Kommun</text:span><text:span text:style-name="T2">en</text:span><text:span text:style-name="T1"> setzen wir auf ein Umsteuern der Wirtschafts-, Umwelt- und Verkehrspolitik, </text:span><text:span text:style-name="T2">mit dem Ziel einer durchgehenden Transparenz und</text:span><text:span text:style-name="T1"> Demokratisierung. </text:span></text:p>
      <text:p text:style-name="P1">Corona hatte uns in vielen Bereichen deutlich gemacht, welche gravierenden Missstände vorhanden sind. Auch aus dieser Erkenntnis <text:span text:style-name="T3">heraus </text:span>muss die Politik immer noch an vielen Stellen weitreichend nachbessern.</text:p>
      <text:p text:style-name="Standard">Grundsätzlich streben wir eine demokratisch-sozialistische Gesellschaftsordnung an, in der Politik nicht mehr von den Interessen der Industrie, <text:span text:style-name="T3">sowie </text:span>von Banken und Konzernen bestimmt wird. Entsolidarisierung, Armut und ein ungerechtes Bildungssystem sind gefährliche Brutstätten für menschenfeindliche und gewaltverherrlichende Ideologien. Wir stehen für eine friedliche multikulturelle Gesellschaft und arbeiten nicht mit Rassist*innen, Sexist*innen und Neofaschist*innen zusammen. </text:p>
      <text:p text:style-name="Standard"/>
      <text:p text:style-name="Standard"/>
      <text:p text:style-name="Standard">Inhalt </text:p>
      <text:p text:style-name="Standard"/>
      <text:p text:style-name="Standard">1. Armut in Stadt und Land bekämpfen – soziale Gerechtigkeit schaffen<text:tab/> </text:p>
      <text:p text:style-name="Standard">2. Arbeit, Digitalisierung, <text:span text:style-name="T2">Energie-</text:span> und Gesundheitsdienstleistungen demokratisch kontrollieren</text:p>
      <text:p text:style-name="Standard">3. Einstehen für eine sozial-ökologische Klima-, Umwelt- und Verkehrspolitik<text:tab/> </text:p>
      <text:p text:style-name="Standard">4. Jugendhilfe heißt, aktiv Armut und Benachteiligung entgegenzuwirken<text:tab/></text:p>
      <text:p text:style-name="Standard">5. Bildung, Kunst und Kultur dürfen keiner Krise geopfert werden<text:tab/> </text:p>
      <text:p text:style-name="Standard">6. Kommunen brauchen mehr politische Handlungsspielräume</text:p>
      <text:p text:style-name="Standard"/>
      <text:p text:style-name="Standard"/>
      <text:p text:style-name="P2">1. Armut in Stadt und Land bekämpfen – soziale Gerechtigkeit schaffen </text:p>
      <text:p text:style-name="P2"/>
      <text:p text:style-name="P2">Wir wollen eine Sozial- und Arbeitsmarktpolitik, die menschenwürdig, sanktionsfrei und nicht repressiv ist: Denn unter Bürgergeld-Bedingungen fehlt schlichtweg das Geld für Lebensbedürfnisse, die für die große Mehrheit der Gesellschaft selbstverständlich sind. Wir setzen dabei auf einen wertschätzenden Umgang mit Erwerbslosen und eine alternative, begünstigende, an Menschenrechten orientierte Entscheidungspraxis in den Jobcentern. </text:p>
      <text:p text:style-name="P2"/>
      <text:p text:style-name="P2">Was muss auf kommunalpolitischer Ebene für <text:span text:style-name="T4">Gute Arbeit </text:span>getan werden? </text:p>
      <text:p text:style-name="P2">Perspektivlose und armutsfördernde Beschäftigung muss auf kommunaler Ebene in allen ihren Formen abgeschafft werden. </text:p>
      <text:p text:style-name="P2"/>
      <text:p text:style-name="P3">Wir brauchen dafür:</text:p>
      <text:p text:style-name="P3"><text:tab/>eine Arbeitsmarktpolitik, die sich am Wohl der Menschen orientiert und in tarifgebundene öffentliche Beschäftigung investiert</text:p>
      <text:p text:style-name="P3"><text:tab/> sozialversicherungspflichtige Beschäftigung statt 1-Euro-Jobs, Kombilohnstellen und prekäre Beschäftigung</text:p>
      <text:p text:style-name="P3"><text:tab/>tarifgebundene sozialversicherungspflichtige Stellen, die aufstockende Bürgergeld-Leistungen überflüssig machen</text:p>
      <text:p text:style-name="P3"/>
      <text:p text:style-name="P4">Auch hier in Lippe wird die Wohnungsmisere immer dringlicher. Besonders betroffen sind junge Menschen und große Familien. Die Linke Lippe fordert:</text:p>
      <text:p text:style-name="P4"/>
      <text:p text:style-name="P5"><text:s/><text:tab/>Kommunale<text:span text:style-name="T5">n</text:span> Wohnungsbau <text:span text:style-name="T4">in den Kommunen und im Kreis</text:span>, </text:p>
      <text:p text:style-name="P5"><text:soft-page-break/><text:span text:style-name="T4"><text:tab/>Förderung von Wohnungsg</text:span>enossenschaft<text:span text:style-name="T4">en mit</text:span> <text:span text:style-name="T4">Beteiligungs- und </text:span>Teilhabemöglichkeiten, </text:p>
      <text:p text:style-name="P5"><text:span text:style-name="T4"><text:tab/>Bauen nach </text:span>sozial-ökologische<text:span text:style-name="T4">n</text:span> <text:span text:style-name="T4">K</text:span>riterien</text:p>
      <text:p text:style-name="P5"><text:tab/>menschenwürdige Unterkünfte <text:span text:style-name="T4">für Wohnungslose</text:span></text:p>
      <text:p text:style-name="P5"><text:span text:style-name="T4"><text:tab/>Abschaffung von Strom- und Gassperren, denn sie </text:span>sind menschenunwürdig </text:p>
      <text:p text:style-name="P5"><text:tab/>einen kommunalen Härtefonds, der im Falle der Zahlungsunfähigkeit die Kosten <text:span text:style-name="T6">für die Daseinsvorsorge </text:span>übernimmt</text:p>
      <text:p text:style-name="P2"/>
      <text:p text:style-name="P5">Wir setzen uns <text:span text:style-name="T6">auch weiterhin </text:span>ein für </text:p>
      <text:p text:style-name="P5"><text:tab/>einen kreisweit gültigen Sozialpass, damit Menschen mit Einkommen unterhalb des Pfändungsfreibetrages kostenlose<text:span text:style-name="T6">n</text:span> Zugang zu kommunalen Einrichtungen wie Schwimmbädern, Bibliotheken, Theater etc. <text:span text:style-name="T4">erhalten</text:span></text:p>
      <text:p text:style-name="P2"><text:tab/>eine dauerhafte Finanzierung unabhängiger Beratungsstellen (z. B. Alraune, Erwerbslosen- <text:span text:style-name="T4">und Schuldner</text:span>beratung, Drogenberatung, Verbraucherzentrale) ein, damit ihre Arbeit sichergestellt werden kann</text:p>
      <text:p text:style-name="P2"/>
      <text:p text:style-name="Standard"/>
      <text:p text:style-name="Standard">2. Arbeit, Digitalisierung, <text:span text:style-name="T7">Gleichstellung</text:span> und Gesundheitsdienstleistungen demokratisch kontrollieren </text:p>
      <text:p text:style-name="Standard"/>
      <text:p text:style-name="Standard">2.1. Arbeit/Arbeitsschutz: </text:p>
      <text:p text:style-name="Standard">Die Erfahrung, das Engagement und die Mitbestimmungsrechte der Beschäftigten sind unersetzlich für den wirtschaftlichen Erfolg eines jeden Unternehmens. Die öffentliche Hand hat dabei Vorbildfunktion und sollte eine Vorreiterrolle einnehmen. Der Kreis Lippe befindet sich in dieser Hinsicht seit Jahren auf einem Irrweg. </text:p>
      <text:p text:style-name="Standard">Wir fordern im Hinblick auf die Kreisverwaltung und sämtliche Beteiligungen: </text:p>
      <text:p text:style-name="Standard"><text:s/><text:tab/>Der Kreis Lippe setzt in allen Unternehmen, an denen er beteiligt ist, die Zahlung von Tariflöhnen um. </text:p>
      <text:p text:style-name="Standard"><text:s/><text:tab/>Der Kreis Lippe vergibt nur Aufträge an Unternehmen (und ggf. deren Subunternehmen), wenn sie Tariflohn zahlen. </text:p>
      <text:p text:style-name="Standard"><text:s/><text:tab/>Der Kreis Lippe stellt sicher, dass weder in der Verwaltung, noch in kreiseigenen Betrieben oder in Betrieben mit einer Beteiligung des Kreises dauerhaft Überstunden anfallen. Bestehende Überstundensalden werden kurzfristig zurückgefahren. </text:p>
      <text:p text:style-name="P6">Der staatliche Auftrag, die Einhaltung von Gesetzen zu kontrollieren, die zum Schutz der Beschäftigten gemacht worden sind, kann immer weniger erfüllt werden. Dies gilt z. B. für Arbeits- und Brandschutzgesetze und Einhaltung von Hygienemaßnahmen. Das wissen auch die Arbeitgeber, und sie nutzen es gnadenlos aus. Die Linke fordert darum im Regionalrat ganz klar einen starken Personalaufbau bei der staatlichen Gewerbeaufsicht innerhalb der Bezirksregierung.</text:p>
      <text:p text:style-name="P7"/>
      <text:p text:style-name="P7">2.2. Digitalisierung: <text:span text:style-name="T6">(Markus überarbeitet)</text:span></text:p>
      <text:p text:style-name="P7">Aufgaben des öffentlichen Dienstes dürfen nicht in Bereiche der Privatwirtschaft verlagert werden, weder beim Kreis noch bei den lippischen Kommunen. Wir wollen nicht, dass Knöllchen künftig an der Supermarktkasse bezahlt werden! </text:p>
      <text:p text:style-name="P7">Maßnahmen im Rahmen der Digitalisierung müssen im umfassenden Sinn die Barrierefreiheit für alle Menschen mit gesundheitlichen, körperlichen und sprachlichen Beeinträchtigungen gewährleisten. Um das sicherzustellen, sollen die Vertreter*innen dieser Gruppen im Vorfeld bei der Planung verpflichtend echte Mitbestimmungsrechte wahrnehmen.</text:p>
      <text:p text:style-name="P7">Durch Online Beteiligungsmöglichkeiten muss Transparenz und demokratische Mitwirkung gewährleistet sein, und zwar bei größtmöglicher Datensicherheit und unter ökologischen Kriterien, was den Energieverbrauch angeht.</text:p>
      <text:p text:style-name="P7">Melde-Apps wie Meldoo zur Beseitigung von Missständen müssen kreisweit angeboten und vereinheitlicht werden.</text:p>
      <text:p text:style-name="P7"><text:soft-page-break/>Wir fordern für eine größere Transparenz und Barrierefreiheit Online-Meetings sowie Live-Übertragungen von politischen Gremien auf allen kommunalen Ebenen und für alle öffentlchen Gremien.</text:p>
      <text:p text:style-name="P8"/>
      <text:p text:style-name="P8">2.3 Gleichstellung (von Evelin überarbeitet)</text:p>
      <text:p text:style-name="P9">Gleichstellung voranbringen, im Beruf und im politischen Ehrenamt!</text:p>
      <text:p text:style-name="P10">Die politische Teilhabe von Frauen ist nach wie vor nicht ausreichend gesichert, <text:span text:style-name="T6">obwohl</text:span> lt. Gleichstellungsplan des Kreises die Frauen innerhalb der Verwaltung inzwischen paritätisch vertreten sind, auch in den Führungspositionen. </text:p>
      <text:p text:style-name="P10">Dazu <text:span text:style-name="T6">brauchen wir</text:span> u.a. die Einführung einer flächendeckenden Kinderbetreuung für alle Kreistags-, Rats- und Ausschussmitglieder. <text:span text:style-name="T6">Die Möglichkeit einer barrierefreien Teilhabe an den politischen Gremien durch die Umsetzung von Online-Sitzungen muss dazugehören.</text:span></text:p>
      <text:p text:style-name="P10">Zitat aus der Pressemitteilung der Gleichstellungsbeauftragten des Kreises Lippe: </text:p>
      <text:p text:style-name="P11">„Den Schlüssel zum Erfolg sehen alle Beteiligten in der individuellen Betrachtung der Mitarbeitenden. Gleitzeitregelungen, Telearbeit oder Mobiles Arbeiten könnten zu einer bestmöglichen Gestaltung der Work-Life-Balance und somit einem produktiveren Arbeiten beitragen.“</text:p>
      <text:p text:style-name="P8">Eine kontinuierliche Verbesserung der Versorgung von Frauen und ihren Kindern im Frauenhaus ist ein weiteres Ziel, dessen Einhaltung Die Linke sich einsetzt. Wir fordern, die Mobilitätsanbindung des Frauenhauses Lippe 24/7 zu gewährleisten. Die Anzahl der verfügbaren Plätze muss mit allen verfügbaren Mitteln vor Ort weiter ausgebaut werden, denn die völlig unzureichende Anzahl der Angebote bundesweit hat seit langem eine traurige Popularität, ohne dass Bund und Länder entscheidend durchgreifen.</text:p>
      <text:p text:style-name="P12"><text:span text:style-name="T7">Ferner sehen wir angesichts immer schlechterer Versorgungslage die Notwendigkeit, im Klinikum Lippe nach dem Aus für Dr. Hütte (wieder) Abtreibungen durchzuführen. Die Linke wird beantragen, dass das politische Aufsichtsgremium, welches weisungsbefugt ist, entsprechende Weisung an die neue Geschäftsführung erteilen soll. </text:span><text:a xlink:type="simple" xlink:href="https://www.die-linke.de/start/presse/detail/frauen-die-kontrolle-ueber-ihre-schwangerschaften-geben/" text:style-name="Internet_20_link" text:visited-style-name="Visited_20_Internet_20_Link"><text:span text:style-name="T7">Zitat Gerhard Trabert:</text:span></text:a><text:span text:style-name="T7"> </text:span><text:span text:style-name="Strong_20_Emphasis"><text:span text:style-name="T8">Es muss sichergestellt werden, dass in Europa jede Frau praktisch selbstbestimmt über ihren Körper entscheiden kann. Das bedeutet konkret:</text:span></text:span></text:p>
      <text:list text:style-name="L1">
        <text:list-item>
          <text:p text:style-name="P13">Verhütungsmittel müssen kostenfrei zur Verfügung gestellt werden.</text:p>
        </text:list-item>
        <text:list-item>
          <text:p text:style-name="P13">Jede Schwangere muss unabhängig vom Geldbeutel und Wohnort Zugang zu ausreichender medizinischer Unterstützung in Schwangerschaft und Geburt haben.</text:p>
        </text:list-item>
        <text:list-item>
          <text:p text:style-name="P14">Frauen, die sich entscheiden, eine Schwangerschaft zu beenden, müssen das ohne unnötige Hürden und Bevormundung legal tun können.</text:p>
        </text:list-item>
      </text:list>
      <text:p text:style-name="P12"/>
      <text:p text:style-name="Standard">2.3. Gesundheit/Pflege: </text:p>
      <text:p text:style-name="Standard">Der Kreis Lippe muss in den Lippischen Kliniken für ausreichend medizinisches Personal sorgen, das dort zu guten Arbeitsbedingungen und mit guter Bezahlung arbeitet.</text:p>
      <text:p text:style-name="Standard">Die Linke Lippe unterstützt das Bürgerbegehren des Aktionsbündnis Klinikum Lippe und dessen Forderungen. <text:span text:style-name="T9">Denn </text:span>Lippe braucht <text:span text:style-name="T9">sowohl ein</text:span> starkes Klinikum <text:span text:style-name="T9">mit den bestehenden Standorten als auch</text:span> seine Kreisaltenheime in kommunaler Hand. Der Einsatz des Klinikums als Universitäts-Standort muss diesem Zweck dienen. <text:span text:style-name="T9">Unser Ziel lautet: </text:span>Der Kreis Lippe betreibt die Kliniken als Vollversorger und stellt dafür die notwendigen finanziellen Mittel dauerhaft zur Verfügung.</text:p>
      <text:p text:style-name="Standard">Wir halten es für erforderlich, dass die lippischen Kliniken ein umfangreiches Programm zur Förderung von Deutsch als Fremdsprache auflegen, um Einstellungs- oder Beschäftigungs<text:span text:style-name="T10">­</text:span>hemmnisse für medizinisches Personal zu überwinden. Das Ziel ist die Erreichung des Sprachlevels C1 für alle Beschäftigten im medizinischen Bereich.</text:p>
      <text:p text:style-name="Standard">Wir unterstützen die Gründung und den Betrieb von MVZ (Medizinischen Versorgungszentren) in kommunaler Hand, um die medizinische Grundversorgung in den Kommunen zu gewährleisten. Private, von Gesundheitskonzernen betriebene MVZ, lehnen wir ab.</text:p>
      <text:p text:style-name="P15"><text:soft-page-break/>Die AIDS-Hilfe soll in Lippe wieder ein gut ausgestattetes Beratungsangebot vorhalten können. Wir fordern den Kreis Lippe auf, dafür zu sorgen, dass dieses Angebot wiederbelebt und dauerhaft finanziell abgesichert wird.</text:p>
      <text:p text:style-name="P16">Weitere Forderungen sind: </text:p>
      <text:p text:style-name="P15"><text:tab/><text:span text:style-name="T6">eine </text:span>Chorea Huntington Station am GPZ</text:p>
      <text:p text:style-name="P15"><text:tab/><text:span text:style-name="T6">mehr </text:span>Therapieplatze für ambulante Psychotherapie</text:p>
      <text:p text:style-name="P15"><text:tab/><text:span text:style-name="T6">die </text:span>Prävention<text:span text:style-name="T6">sarbeit</text:span> an Schulen verstärken, in allen Bereichen: <text:span text:style-name="T11">psychische Erkrankungen, Drogen, Alkohol, AIDS, </text:span></text:p>
      <text:p text:style-name="P15"/>
      <text:p text:style-name="Standard"/>
      <text:p text:style-name="Standard">3. Einstehen für eine sozial-ökologische Umwelt-, Klima-, und Verkehrspolitik </text:p>
      <text:p text:style-name="Standard"/>
      <text:p text:style-name="Standard">3.1. Umwelt </text:p>
      <text:p text:style-name="P17">Lebendige ländliche Räume bedürfen einer schonenden Behandlung. Die Interessen von Natur- und Artenschutz wollen wir entschieden in den Vordergrund stellen. Wir unterstützen Naturschutz-Initiativen, mit deren Interessen wir uns identifizieren und setzen uns für einen Nationalpark in OWL ein. Landschafts- und Naturschutzgebiete sollen erhalten bleiben und um ausgewählte Gebiete erweitert werden.</text:p>
      <text:p text:style-name="P17"><text:tab/>Der Nationalpark Senne wäre aus unserer Sicht ein entscheidender Wirtschaftsvorteil für unsere Region. Wir setzen uns auch künftig für die Errichtung eines Nationalparks in Senne, Teutoburger Wald <text:span text:style-name="T6">oder</text:span> Eggegebirge ein. </text:p>
      <text:p text:style-name="Standard"><text:tab/>Eine Energiewende ist nur mit den Bürger*innen möglich. Lippe leistet seinen Beitrag zur Energiewende gemeinsam mit den Menschen. </text:p>
      <text:p text:style-name="Standard"><text:tab/>Der Flächenverbrauch für Verkehrs- und Gewerbeflächen muss aus ökologischen Gründen begrenzt werden.</text:p>
      <text:p text:style-name="Standard"><text:tab/>Wir fordern, dass der Kreis ein ökologisch orientiertes Energieunternehmen gründet. Ziel ist der dezentrale Ausbau von Erneuerbaren Energien. Bürger*innen sollen sich - auch mit kleinen Beträgen – beteiligen können.</text:p>
      <text:p text:style-name="Standard"><text:tab/>Windräder in Waldgebieten <text:span text:style-name="T6">bzw. </text:span>den Naturparkgebieten Teutoburger Wald wie <text:span text:style-name="T6">z.B. </text:span>auf der Gauseköte lehnen wir ab. </text:p>
      <text:p text:style-name="Standard"/>
      <text:p text:style-name="P18">3.2 Klima</text:p>
      <text:p text:style-name="Standard">Die Klimapolitik, die wir umsetzen wollen, umfasst: </text:p>
      <text:p text:style-name="Standard"><text:tab/>Abstoßung von Beteiligungen des Kreises an Konzernen mit Mineralöl-, Erdgas- und Kohleverbrauch </text:p>
      <text:p text:style-name="Standard"><text:tab/>CO2-Neutralität durch den Ausbau der Erneuerbaren Energien sowie Förderung und klare Positionierung zum Thema Windkraftkraftanlagen in Verbindung mit Bürgerprojekten </text:p>
      <text:p text:style-name="Standard"><text:tab/>Mehr ausgeschriebene Flächen für Windkraftkraftanlagen </text:p>
      <text:p text:style-name="Standard"><text:tab/>Nutzung von Recycling- und Upcycling-Technologien und kreisweiten Ausbau von Einrichtungen zur Weiterverwertung wie Sozialkaufhäuser oder Recycling- bzw. Repair-Cafés</text:p>
      <text:p text:style-name="Standard"><text:tab/>Klimafreundliche Stadtentwicklung mit Dachbegrünungen, Essbaren Parkanlagen, </text:p>
      <text:p text:style-name="Standard"><text:tab/>Schrebergarteninitiativen auf landwirtschaftlichen oder industriellen Brachflächen, mit ggf. langfristigen Pachtverträgen für die Landwirt*innen, einem Umweltschutzgebot für die Pachtinitiativen bei ansonsten freien Gestaltungsmöglichkeiten für die Selbstversorgung</text:p>
      <text:p text:style-name="Standard">In der Agrarpolitik setzen wir uns ein für: <text:s/></text:p>
      <text:p text:style-name="Standard"><text:s/><text:tab/>kommunale Unterstützung und Förderung von kleinbäuerlicher und kooperativer Landwirtschaft aus der Region </text:p>
      <text:p text:style-name="Standard"><text:tab/>Verhinderung und Abschaffung von Massentierhaltung </text:p>
      <text:p text:style-name="Standard"><text:tab/>Ökologische Bewirtschaftung von kommunalem Agrarland </text:p>
      <text:p text:style-name="Standard"><text:tab/>Statusüberprüfung für ein Verbot von Glyphosat Einsatz im Kreis Lippe </text:p>
      <text:p text:style-name="Standard"><text:tab/>Flugkorridore für Insekten und Leitsysteme für Kleintiere, Förderung von Pocket-Parks </text:p>
      <text:p text:style-name="Standard"><text:tab/>Vermeidung unnötiger Lichtemissionen </text:p>
      <text:p text:style-name="P19"><text:soft-page-break/>Eine konsequente Ausrichtung der lippischen Wirtschaftsförderung und Tourismusbranche nach ökologischen und sozialen Kriterien beinhaltet die kritische Überprüfung der Ausgaben für die LTM. </text:p>
      <text:p text:style-name="P19"/>
      <text:p text:style-name="Standard">3.<text:span text:style-name="T12">3</text:span> Verkehr </text:p>
      <text:p text:style-name="P20">Wir wollen den Bus- und Bahnverkehr stärken, indem gute Umsteigemöglichkeiten sichergestellt werden, der ÖPNV muss öfter fahren und bis spät abends. <text:span text:style-name="T13">Besonders soziale Einrichtungen wie d</text:span><text:span text:style-name="T1">as Frauenhaus brauch</text:span><text:span text:style-name="T13">en</text:span><text:span text:style-name="T1"> eine angemessene Mobilitätsanbindung.</text:span></text:p>
      <text:p text:style-name="P20">Die Takt- und Betriebszeiten der Lipperbahn von Bielefeld bis Lemgo müssen ausgeweitet werden. Ein gut ausgebauter, fahrscheinfreier, öffentlicher Nahverkehr mit umweltfreundlichen Fahrzeugen ist das wichtigste Mittel vor Ort, um den Klimawandel aufzuhalten und Mobilität für alle zu gewährleisten. </text:p>
      <text:p text:style-name="Standard">Das Radwegenetz ist unzureichend und muss kontinuierlich und sicherheitsorientiert ausgebaut und instandgehalten werden. Gleichzeitig ist die gesamte Verteilung von Verkehrsflächen neu zu organisieren. Dem Radverkehr wollen wir hierbei deutlich mehr öffentlichen Raum zuweisen.</text:p>
      <text:p text:style-name="Standard">Wir wollen eine entschleunigte Schaltung von Verkehrsampeln für Fußgänger*innen und Radfahrer*innen. Als Maßstab für eine ökologisch ausgerichtete und in allen Lebensbereichen geltende, barrierefreie Mobilitätswende gelten uns die Belange von Bürger*innen mit Handicap.</text:p>
      <text:p text:style-name="Standard">Wir setzen uns im Kreistag – wie auch in den Räten – für einen freiwilligen „Mobil ohne Auto“-Tag ein, an dem die ÖPNV-Nutzung kostenlos ist. Ziel dieses Aktionstages, der bundesweit immer am 3. Sonntag im Juni stattfindet, ist es, für umwelt- und sozialverträgliche sowie demokratisch mitbestimmte Mobilität zu demonstrieren und zu werben.</text:p>
      <text:p text:style-name="Standard">Wir brauchen keine neuen Straßen nach 50 Jahre alten Plänen. Jegliche Straßenplanung muss Bürger*innen und Umweltverbände demokratisch beteiligen. Der Kreis Lippe soll sich dafür einsetzen, den Ausbau der B 239 zu verhindern. Die Verkehrsplanung ist veraltet und der Flächenverbrauch unverhältnismäßig hoch.</text:p>
      <text:p text:style-name="Standard">Die Linke Lippe setzt sich für die Reaktivierung und Elektrifizierung der Bahnstrecke von Bielefeld nach Barntrup und ggf. weiter nach Hameln ein.</text:p>
      <text:p text:style-name="Standard">Wir halten es für sinnvoll, die Stadtverkehre mit der KVG zusammenzuführen, unter Wahrung der politischen und betrieblichen Mitbestimmungsrechte. Wir unterstützen die Fusion aller öffentlichen Verkehrsbetriebe in Lippe. Ziel ist ein gleichmäßiges, flächendeckendes Angebot für alle Lipper*innen, unabhängig von der Gemeindegrenze und mit einem kreisweiten Sozialticket.</text:p>
      <text:p text:style-name="Standard">Wir streben langfristig eine kostenlose Nutzung des ÖPNV an. </text:p>
      <text:p text:style-name="Standard"/>
      <text:p text:style-name="Standard">4. Jugendhilfe heißt, aktiv Armut und Benachteiligung entgegenzuwirken </text:p>
      <text:p text:style-name="Standard"/>
      <text:p text:style-name="Standard">Die Armut von Kindern und Jugendlichen verharrt seit Jahren auf einem hohen Niveau. <text:span text:style-name="T1">2018 befanden sich im Kreis Lippe 7485 Kinder und Jugendliche im Leistungsbezug</text:span><text:span text:style-name="T14">*</text:span><text:span text:style-name="T1">, </text:span>wie wir finden, viel zu viel. Denn die Chancen auf ein erfülltes und selbstbestimmtes Leben sind eng mit den finanziellen Verhältnissen im Elternhaus verknüpft. Deswegen ist eine gute soziale Infrastruktur eine wesentliche Voraussetzung, um Chancengleichheit zu ermöglichen und allen Kindern und Jugendlichen Perspektiven zu eröffnen. An dieser Stelle sehen wir im Kreis Lippe einen ständigen Verbesserungsbedarf. <text:s/></text:p>
      <text:p text:style-name="P21">* Zahlen müssen aktualisiert werden</text:p>
      <text:p text:style-name="Standard"/>
      <text:p text:style-name="Standard">Die Kinder- und Jugendpolitik, die wir brauchen, ist: </text:p>
      <text:p text:style-name="Standard"><text:tab/>am Kindeswohl orientiert </text:p>
      <text:p text:style-name="Standard"><text:tab/>dem Kampf gegen Kinderarmut verpflichtet </text:p>
      <text:p text:style-name="Standard"><text:tab/>Politik für die gesamte Familie </text:p>
      <text:p text:style-name="Standard"><text:tab/>inklusiv und kosmopolitisch </text:p>
      <text:p text:style-name="P22"><text:soft-page-break/>Wir fordern den Kreis Lippe auf, eine wohnortnahe Unterbringung von Kindern und Jugendlichen sicherzustellen, die in Obhut genommen werden, wenn nötig, durch eine kreiseigene Einrichtung. <text:span text:style-name="T15">Der Kreis soll den Ausbau des Netzes der Pflegefamilien unterstützen.</text:span></text:p>
      <text:p text:style-name="Standard">Worauf wir setzen? </text:p>
      <text:p text:style-name="P23"><text:tab/>gebührenfreie Kitas für alle Kinder </text:p>
      <text:p text:style-name="P23"><text:tab/>Kostenlose Mittagessen in KiTas und Schulen</text:p>
      <text:p text:style-name="P24"><text:tab/>Stärkung der Rechte von Kindern und Jugendlichen: </text:p>
      <text:p text:style-name="P24"><text:tab/>Wir setzen uns für eine Ombudsstelle im Jugendamtsbereich des Kreises und der Stadtjugendämter ein. </text:p>
      <text:p text:style-name="Standard"><text:tab/>gleichberechtigte Zugänge zu Bildungs- und Freizeitangeboten </text:p>
      <text:p text:style-name="P2"><text:tab/>Integration von Menschen mit Migrationshintergrund <text:span text:style-name="T16">(weiter ausarbeiten mit Hilfe der Flüchtlingshilfe)</text:span></text:p>
      <text:p text:style-name="Standard">Was das bringt? </text:p>
      <text:p text:style-name="Standard"><text:tab/>bessere Chancen, Teilhabe und Gesundheit für alle Kinder und Jugendlichen </text:p>
      <text:p text:style-name="P25"><text:tab/>Vereinbarkeit von Beruf und Familie für beide Elternteile sowie Alleinerziehende </text:p>
      <text:p text:style-name="P25">Was muss dafür getan werden? </text:p>
      <text:p text:style-name="Standard">Wir setzen uns ein für ausreichend öffentlich geförderte, insbesondere kommunale Kitaplätze. Wir unterstützen die inklusive und kosmopolitische Ausrichtung von Kitas und setzen uns für sprachliche und kulturelle Förderangebote ein. Wir wollen, dass Personen, die Kinder-Tagespflege übernehmen, bestmöglich qualifiziert und entlohnt werden. Den Fachkräftemangel im Bereich der Erzieher*innen wollen wir beseitigen, indem die Ausbildungsmöglichkeiten in den Berufskollegs weiter ausgebaut werden. Im Rahmen der praxisorientierten Ausbildung und des Anerkennungsjahres müssen zusätzliche Praktikumsplätze eingerichtet werden. Sämtliche öffentlichen Bildungsangebote und Leistungen werden allen Kindern unabhängig von ihrem sozialen Status kostenlos zur Verfügung gestellt. Die beitragsfreien Mitmachangebote in Kultur, Bildung, Sport und Freizeit sollten weiter ausgebaut und auch für ältere Jugendliche (14+) ermöglicht werden. Freizeit- und Ferienangebote der Städte und des Kreises für Kinder müssen in den Schulferien und darüber hinaus kostenlos und ganztägig vorgehalten werden. Der Umfang und die Vielfalt an Beratungsangeboten müssen erhalten bleiben. Der Ausbau von Beratungs- und Familienbetreuungsprogrammen wie z.B. FABEL werden unterstützt und sollten weiterentwickelt werden. </text:p>
      <text:p text:style-name="Standard"/>
      <text:p text:style-name="Standard">5. Bildung, Kunst und Kultur dürfen keiner Krise geopfert werden </text:p>
      <text:p text:style-name="Standard"/>
      <text:p text:style-name="Standard">5.1. Bildung </text:p>
      <text:p text:style-name="Standard">Bildung besteht nicht nur aus Schule, sie ist nicht nur Selbstzweck oder Berufsqualifikation. Bildung heißt für uns Spaß am Lernen, ein Leben lang. Bildung bedeutet individuelle und kollektive Selbsterfahrung, die Fähigkeit, Erlebtes und Gelerntes kritisch zu hinterfragen. Emanzipation, Aufklärung, Humanität und Selbstbestimmung sind die Grundlagen für vernünftige und menschenwürdige gesellschaftliche Verhältnisse und eröffnen Möglichkeiten einer besseren politischen und gesellschaftlichen Praxis. Schule sollte dafür die Grundlagen vermitteln. </text:p>
      <text:p text:style-name="Standard">Im Rahmen der Digitalisierung in den lippischen Schulen unterstützt der Kreis die Kommunen durch seine Beratungskompetenz bei der Recherche nach Fördermitteln für entsprechende Hardware und stellt dafür entsprechende Stellenkapazitäten bereit. Digitales Lernen und Arbeiten benötigt eine angemessene Ausstattung und nicht alle Familien können sich eine solche leisten. Auch wenn der Kreis nicht die Zuständigkeit für alle öffentlichen Schulen im Kreis Lippe hat, dürfen durch einen Schulwechsel im Kreisgebiet keine neuen Barrieren für Schüler*innen entstehen. </text:p>
      <text:p text:style-name="Standard">Kinder aus Familien, die in Armut leben müssen, sind durch eine fehlende eigene IT-Ausstattung benachteiligt. Die hohe Chancenungleicheit, durch das dreigliedrige Schulsystem ohnehin schon befeuert, verstärkt sich an dieser Stelle eklatant. Daher sollte der Kreis koordinierend und unterstützend eingreifen.</text:p>
      <text:p text:style-name="Standard"><text:soft-page-break/>Was muss dafür getan werden? </text:p>
      <text:p text:style-name="Standard"><text:tab/>Neue Schulen müssen durch die öffentliche Hand errichtet werden. </text:p>
      <text:p text:style-name="Standard"><text:tab/>Schulgebäude müssen orientiert an den Erkenntnissen fortschrittlicher Pädagogik errichtet/gestaltet werden, um den längst bestehenden Anforderungen an die Umsetzung der Inklusion gerecht zu werden. </text:p>
      <text:p text:style-name="Standard"><text:tab/>Naturräume sollen als Lernorte in die Planungen von Schulneu- und –umbauten einbezogen werden. </text:p>
      <text:p text:style-name="P19"><text:tab/>Kreis und Kommunen müssen einen Materialfonds für Schüler*innen aus finanzschwachem Umfeld auflegen. </text:p>
      <text:p text:style-name="P19"><text:tab/>Für Grundschulen muss ein hundertprozentiges Ganztags<text:span text:style-name="T16">a</text:span>ngebot konzipiert werden. </text:p>
      <text:p text:style-name="Standard"><text:tab/>Die digitale Infrastruktur an allen lippischen Schulen muss auf den modernsten Stand ausgebaut werden. Dazu gehört es, sicherzustellen, dass an alle Schüler*innen aller Schulen in Lippe Laptops <text:span text:style-name="T17">oder </text:span>Tablets kostenlos ausgegeben werden. </text:p>
      <text:p text:style-name="Standard"/>
      <text:p text:style-name="Standard">5.2. Kunst und Kultur</text:p>
      <text:p text:style-name="Standard">Die Zusammensetzung unserer Gesellschaft ist in einem starken Wandel begriffen. Kunst und Kultur sind für <text:span text:style-name="T18">linke</text:span> Kommunalpolitik essenzieller Bestandteil des Lebens aller Menschen. Der Kulturauftrag des Landes NRW und seiner Kommunen genießt nach Art. 18 der Landesverfassung NRW Verfassungsrang. Kunst und Kultur dürfen aber nicht Zeitvertreib einiger weniger sein, sondern an Kultur müssen alle teilhaben können – unabhängig von Alter, Geschlecht, finanziellen Möglichkeiten oder ethnischer Herkunft. </text:p>
      <text:p text:style-name="Standard">Teilhaben an Kultur heißt nicht nur preiswerte Theater- oder Konzertkarten, ermäßigte Gebühren für Volkhochschulkurse oder die kostenfreie Nutzung der öffentlichen Bibliothek. Teilhabe an Kultur beinhaltet auch, selbst aktiv werden zu können, sein eigenes kreatives Potential zu entdecken und entwickeln zu können, unabhängig von Bildung und Einkommen. Der Zugang zu Kunst und Kultur ist individuell unterschiedlich. Finanzielle Hindernisse sowie soziale und bildungsmäßige Unterschiede existieren weiterhin. Kulturelle Bildung beginnt institutionell in den Kindertagesstätten, findet im Schulalltag statt und begleitet die Menschen in der Erwachsenenbildung und in den Kultureinrichtungen. Sie bietet einen wesentlichen Beitrag zur Persönlichkeitsentwicklung. Eine lebendige und multikulturelle Kulturszene ist die Grundlage für gelebte Demokratie und das soziale Miteinander in den Städten und Gemeinden unseres Landes. Wir brauchen eine Kulturpolitik, die geschlechtergerecht ist und kulturelle Vielfalt wertschätzt, die Persönlichkeitsentwicklung fördert und individuelle Bildung über den Schulbesuch hinaus ermöglicht. </text:p>
      <text:p text:style-name="P26">Wir beobachten die geplanten Ausbaumaßnahmen für das StaLag 326 kritisch im Hinblick auf die historische Aufarbeitung der NS-Zeit und der Beurteilung der ursprünglichen Zielsetzungen. </text:p>
      <text:p text:style-name="Standard">Darum fordern wir: </text:p>
      <text:p text:style-name="Standard"><text:s/><text:tab/>Öffentliche Bibliotheken, Theater, Archive, Museen und städtische Musikschule<text:span text:style-name="T18">n</text:span> sowie Orte der Erinnerungskultur müssen erhalten bleiben. </text:p>
      <text:p text:style-name="Standard"><text:s/><text:tab/>Zentren der Off- und Soziokultur müssen gefördert werden, Hochkultur und freie Kultur müssen gleichgesetzt werden, z. B. durch die Bereitstellung von Ausstellungs- und Proberäumen für die freie Szene (Nutzung von Leerständen) oder durch die Schaffung von Präsentations<text:span text:style-name="T16">­</text:span>möglichkeiten für Künstler*innen</text:p>
      <text:p text:style-name="Standard"><text:s/><text:tab/>Stadtteilinitiativen fördern Eigeninitiative, Zusammenhalt und Lebensqualität in den Quartieren. Sie haben eine langfristige Unterstützung und finanzielle Mittel verdient. </text:p>
      <text:p text:style-name="Standard"><text:s/><text:tab/>Wir wollen verhindern, dass Zuschüsse für örtliche Kunst- und Kulturvereine gestrichen oder gekürzt werden.</text:p>
      <text:p text:style-name="Standard"><text:tab/><text:span text:style-name="T18">Wir unterstützen es, wenn </text:span><text:span text:style-name="T19">demokratische </text:span><text:span text:style-name="T18">Kunst- und Kultureinrichtungen sich in den politischen Diskurs einbringen.</text:span></text:p>
      <text:p text:style-name="Standard"/>
      <text:p text:style-name="Standard">6. Kommunen brauchen mehr politische Handlungsspielräume </text:p>
      <text:p text:style-name="Standard"/>
      <text:p text:style-name="Standard"><text:soft-page-break/>6.1. Für eine auskömmliche <text:a xlink:type="simple" xlink:href="https://www.stuttgarter-zeitung.de/inhalt.steuerpolitik-die-linke-legt-ein-programm-zur-staerkung-der-kommunalfinanzen-vor.631c1690-c8fe-4001-8b8f-26710c0a8bdb.html" text:style-name="Internet_20_link" text:visited-style-name="Visited_20_Internet_20_Link">finanzielle Ausstattung der Kommunen</text:a> </text:p>
      <text:p text:style-name="Standard"/>
      <text:p text:style-name="Standard">Die Kommunen übernehmen wichtige Aufgaben für die Bürger*innen. Weder das Land NRW noch der Bund statten die Gemeinden und Kreise mit auskömmlichen Mitteln aus, um die übertragenen Aufgaben zu erfüllen. Die finanziellen Mittel des Kreises sind zu 98 Prozent durch Rechtsvorschriften vorgegeben. Die verbleibenden 2 Prozent lassen nur begrenzt Möglichkeiten zur Gestaltung von Politik zu. Auch die Bewerbung um Fördermittel gibt diesen Gestaltungsspielraum nicht her. Hierbei handelt es sich zum einen häufig um Mittel für Investitionen oder zeitlich begrenzte Projekte. Zum anderen legt der Fördermittelgeber fest, welche Maßnahmen finanziert werden können. </text:p>
      <text:p text:style-name="Standard"/>
      <text:p text:style-name="Standard">Wir finden: </text:p>
      <text:p text:style-name="Standard"><text:s text:c="2"/>• Es kann nicht sein, dass die Kommunen oder der Kreis Aufgaben übernehmen müssen, ohne dafür finanzielle Mittel zu erhalten. </text:p>
      <text:p text:style-name="Standard"><text:s text:c="2"/>• Die finanzielle Ausstattung der Kommunen muss einen selbstbestimmten, politischen Gestaltung<text:span text:style-name="T20">s</text:span>spielraum ermöglichen. </text:p>
      <text:p text:style-name="Standard"><text:s text:c="2"/>• Bei Investitionen darf nicht der Zuschuss aus Fördermitteln entscheidend sein, sondern die zukünftige Belastung des Kreishaushalts durch die laufenden Kosten muss von vornherein <text:span text:style-name="T20">mitfinanziert</text:span> sein. <text:line-break/></text:p>
      <text:p text:style-name="Standard">Wir fordern:</text:p>
      <text:p text:style-name="Standard"/>
      <text:p text:style-name="Standard"><text:s text:c="2"/>• Der Kreis Lippe muss sich beim Bund und beim Land NRW aktiv für eine auskömmliche Finanzierung <text:span text:style-name="T20">der Kommunen</text:span> einsetzen.</text:p>
      <text:p text:style-name="Standard"><text:s text:c="2"/>• Bei allen Maßnahmen sind vorher feste Ziele zu definieren, die eine Kontrolle der Zielerreichung ermöglichen, die regelmäßig überprüft w<text:span text:style-name="T20">erden</text:span>. </text:p>
      <text:p text:style-name="Standard"><text:s text:c="2"/>• Die LTM GmbH, deren Kosten-Nutzen-Verhältnis nicht angemessen ist, soll abgeschafft werden. </text:p>
      <text:p text:style-name="Standard"/>
      <text:p text:style-name="Standard">6.3. Verwaltungsstrukturen/Landesverband </text:p>
      <text:p text:style-name="Standard"/>
      <text:p text:style-name="P27">Der Kreis Lippe benötigt angemessene Verwaltungsstrukturen. Viele Aufgaben des Kreises Lippe und des Landesverbandes Lippe sind identisch. Der Landesverband wurde gegründet, um das lippische Vermögen für Lippe zu erhalten. Dieses Vermögen ist größtenteils aufgezehrt. Der Landesverband musste daher immer wieder Vermögensgegenstände verkaufen und Aufgaben an den Kreis Lippe übertragen. Wir finden, der Lippische Landesverband hat sich historisch überlebt und ist überflüssig geworden. </text:p>
      <text:p text:style-name="P27">Wir fordern,<text:span text:style-name="T21">dass d</text:span>er Kreistag Lippe sich über eine Resolution mit der Landesregierung in Verbindung setzt, die folgende Inhalte enthält: </text:p>
      <text:p text:style-name="Standard"/>
      <text:p text:style-name="Standard"><text:tab/>Der LVL wird aufgelöst. </text:p>
      <text:p text:style-name="Standard"><text:tab/>Die lippischen Punktationen werden außer Kraft gesetzt. </text:p>
      <text:p text:style-name="P27"><text:tab/>Die Aufgaben des LVL werden vom Kreis Lippe übernommen</text:p>
      <text:p text:style-name="P27"><text:tab/><text:span text:style-name="T21">D</text:span>as Personal des LVL darf dadurch <text:span text:style-name="T21">nicht </text:span>schlechter gestellt werden.</text:p>
      <text:p text:style-name="Standard"/>
      <text:p text:style-name="Standard">6.4. Entwicklung des ländlichen Raums </text:p>
      <text:p text:style-name="Standard"/>
      <text:p text:style-name="Standard">Der Kreis Lippe ist ländlich geprägt. Wir wollen möglichst gleiche Bedingungen für alle Gemeinden. </text:p>
      <text:p text:style-name="Standard"/>
      <text:p text:style-name="Standard">Wir fordern: </text:p>
      <text:p text:style-name="Standard"><text:tab/>innovative Entwicklung des ÖPNV </text:p>
      <text:p text:style-name="P28"><text:tab/>zukunftsfähige Verkehrsanbindungen, auch der kleinen Ortschaften </text:p>
      <text:p text:style-name="P28"><text:soft-page-break/><text:tab/>Ausbau schneller Internetverbindungen, gerade auch in den kleineren Gemeinden </text:p>
      <text:p text:style-name="Standard"><text:tab/>freies W-LAN in den Zentren und im Umfeld von Verwaltungsgebäuden </text:p>
      <text:p text:style-name="Standard"><text:tab/>Sicherstellung einer angemessenen ärztlichen Versorgung in der Fläche </text:p>
      <text:p text:style-name="Standard"><text:tab/>flächendeckenden Erhalt von Einkaufsmöglichkeiten, von Bank- und Postdienstleistungen </text:p>
      <text:p text:style-name="Standard"><text:tab/>ortsnahe Verwaltungen mit kompletter Infrastruktur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Line_20_numbering" style:display-name="Line numbering" style:family="text"/>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style-name="Line_20_numbering"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5-12T18:52:05.384000000</meta:creation-date>
    <dc:date>2025-05-30T17:40:32.978000000</dc:date>
    <meta:editing-duration>PT51M21S</meta:editing-duration>
    <meta:editing-cycles>10</meta:editing-cycles>
    <meta:generator>LibreOffice/24.8.7.2$Windows_X86_64 LibreOffice_project/e07d0a63a46349d29051da79b1fde8160bab2a89</meta:generator>
    <meta:document-statistic meta:table-count="0" meta:image-count="0" meta:object-count="0" meta:page-count="9" meta:paragraph-count="169" meta:word-count="3311" meta:character-count="26407" meta:non-whitespace-character-count="23058"/>
  </office:meta>
</office:document-meta>
</file>